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erif"/>
  </office:font-face-decls>
  <office:automatic-styles>
    <style:style style:name="P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cm" style:auto-text-indent="true">
        <style:tab-stops>
          <style:tab-stop style:position="16.801cm"/>
        </style:tab-stops>
      </style:paragraph-properties>
      <style:text-properties style:font-name="Times New Roman2" fo:font-size="14pt" officeooo:paragraph-rsid="000e51a0" fo:background-color="transparent"/>
    </style:style>
    <style:style style:name="P2" style:family="paragraph" style:parent-style-name="Text_20_body">
      <style:paragraph-properties fo:margin-top="0cm" fo:margin-bottom="0cm" style:contextual-spacing="false" fo:line-height="100%" fo:text-align="justify" style:justify-single-word="false"/>
      <style:text-properties style:font-name="Times New Roman2" fo:font-size="14pt" officeooo:paragraph-rsid="000e51a0" fo:background-color="transparent"/>
    </style:style>
    <style:style style:name="P3" style:family="paragraph" style:parent-style-name="Standard">
      <loext:graphic-properties draw:fill-hatch-name="hatch"/>
      <style:paragraph-properties fo:margin-left="0cm" fo:margin-right="0cm" fo:line-height="100%" fo:text-align="justify" style:justify-single-word="false" fo:text-indent="0cm" style:auto-text-indent="true"/>
      <style:text-properties style:font-name="Times New Roman1" fo:font-size="14pt" officeooo:paragraph-rsid="000e51a0" fo:background-color="transparent"/>
    </style:style>
    <style:style style:name="P4" style:family="paragraph" style:parent-style-name="Standard">
      <style:paragraph-properties fo:line-height="100%" fo:text-align="justify" style:justify-single-word="false"/>
      <style:text-properties style:font-name="Times New Roman1" fo:font-size="14pt" officeooo:paragraph-rsid="000e51a0" fo:background-color="transparent" style:font-size-asian="14pt" style:font-size-complex="14pt"/>
    </style:style>
    <style:style style:name="P5" style:family="paragraph" style:parent-style-name="Standard">
      <style:paragraph-properties fo:margin-top="0cm" fo:margin-bottom="0cm" style:contextual-spacing="false" fo:line-height="100%" fo:text-align="justify" style:justify-single-word="false"/>
      <style:text-properties style:font-name="Times New Roman1" fo:font-size="14pt" officeooo:paragraph-rsid="000e51a0" fo:background-color="transparent" style:font-size-asian="14pt" style:font-size-complex="14pt"/>
    </style:style>
    <style:style style:name="P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cm" style:auto-text-indent="true">
        <style:tab-stops>
          <style:tab-stop style:position="16.801cm"/>
        </style:tab-stops>
      </style:paragraph-properties>
      <style:text-properties fo:color="#000000" loext:opacity="100%" style:font-name="Times New Roman2" fo:font-size="14pt" officeooo:rsid="000b623c" officeooo:paragraph-rsid="000e51a0" fo:background-color="transparent" style:font-size-asian="14pt" style:language-asian="en" style:country-asian="US" style:font-name-complex="Times New Roman1" style:font-size-complex="14pt"/>
    </style:style>
    <style:style style:name="T1" style:family="text">
      <style:text-properties fo:color="#000000" loext:opacity="100%"/>
    </style:style>
    <style:style style:name="T2" style:family="text">
      <style:text-properties fo:color="#000000" loext:opacity="100%" officeooo:rsid="001c0d4c"/>
    </style:style>
    <style:style style:name="T3" style:family="text">
      <style:text-properties officeooo:rsid="0015e28b"/>
    </style:style>
    <style:style style:name="T4" style:family="text">
      <style:text-properties style:font-size-asian="14pt" style:font-size-complex="14pt"/>
    </style:style>
    <style:style style:name="T5" style:family="text">
      <style:text-properties officeooo:rsid="000c23b3" style:font-size-asian="14pt" style:font-size-complex="14pt"/>
    </style:style>
    <style:style style:name="T6" style:family="text">
      <style:text-properties officeooo:rsid="0013287e" style:font-size-asian="14pt" style:font-size-complex="14pt"/>
    </style:style>
    <style:style style:name="T7" style:family="text">
      <style:text-properties officeooo:rsid="00107700" style:font-size-asian="14pt" style:font-size-complex="14pt"/>
    </style:style>
    <style:style style:name="T8" style:family="text">
      <style:text-properties officeooo:rsid="00145087" style:font-size-asian="14pt" style:font-size-complex="14pt"/>
    </style:style>
    <style:style style:name="T9" style:family="text">
      <style:text-properties officeooo:rsid="001584c9" style:font-size-asian="14pt" style:font-size-complex="14pt"/>
    </style:style>
    <style:style style:name="T10" style:family="text">
      <style:text-properties officeooo:rsid="001c0d4c" style:font-size-asian="14pt" style:font-size-complex="14pt"/>
    </style:style>
    <style:style style:name="T11" style:family="text">
      <style:text-properties officeooo:rsid="00075807" style:font-size-asian="14pt" style:font-size-complex="14pt"/>
    </style:style>
    <style:style style:name="T12" style:family="text">
      <style:text-properties officeooo:rsid="0019cb1f" style:font-size-asian="14pt" style:font-size-complex="14pt"/>
    </style:style>
    <style:style style:name="T13" style:family="text">
      <style:text-properties officeooo:rsid="00176db2" style:font-size-asian="14pt" style:language-asian="en" style:country-asian="US" style:font-name-complex="Times New Roman1" style:font-size-complex="14pt"/>
    </style:style>
    <style:style style:name="T14" style:family="text">
      <style:text-properties officeooo:rsid="000caddb" style:font-size-asian="14pt" style:language-asian="en" style:country-asian="US" style:font-name-complex="Times New Roman1" style:font-size-complex="14pt"/>
    </style:style>
    <style:style style:name="T15" style:family="text">
      <style:text-properties officeooo:rsid="0019cb1f" style:font-size-asian="14pt" style:language-asian="en" style:country-asian="US" style:font-size-complex="14pt"/>
    </style:style>
    <style:style style:name="T16" style:family="text">
      <style:text-properties officeooo:rsid="00196580"/>
    </style:style>
    <style:style style:name="T17" style:family="text">
      <style:text-properties officeooo:rsid="001eac80"/>
    </style:style>
    <style:style style:name="T18" style:family="text">
      <style:text-properties officeooo:rsid="001d94c6"/>
    </style:style>
    <style:style style:name="T19" style:family="text">
      <style:text-properties officeooo:rsid="001a5b5f"/>
    </style:style>
    <style:style style:name="T20" style:family="text">
      <style:text-properties officeooo:rsid="00222d41"/>
    </style:style>
    <style:style style:name="T21" style:family="text">
      <style:text-properties officeooo:rsid="00182b38"/>
    </style:style>
    <style:style style:name="T22" style:family="text">
      <style:text-properties officeooo:rsid="00134e8a"/>
    </style:style>
    <style:style style:name="T23" style:family="text">
      <style:text-properties officeooo:rsid="001b761a"/>
    </style:style>
    <style:style style:name="T24" style:family="text">
      <style:text-properties officeooo:rsid="00142dcf"/>
    </style:style>
    <style:style style:name="T25" style:family="text">
      <style:text-properties officeooo:rsid="00152a9c"/>
    </style:style>
    <style:style style:name="T26" style:family="text">
      <style:text-properties officeooo:rsid="00163751"/>
    </style:style>
    <style:style style:name="T27" style:family="text">
      <style:text-properties officeooo:rsid="001dd7b7"/>
    </style:style>
    <style:style style:name="T28" style:family="text">
      <style:text-properties officeooo:rsid="001acc26"/>
    </style:style>
    <style:style style:name="T29" style:family="text">
      <style:text-properties fo:color="#00000a" loext:opacity="100%" style:font-name="Times New Roman1" fo:font-style="normal" fo:font-weight="normal" style:font-name-asian="Times New Roman" style:font-size-asian="14pt" style:language-asian="ru" style:country-asian="RU" style:font-style-asian="normal" style:font-weight-asian="normal" style:font-name-complex="Times New Roman1" style:font-size-complex="14pt" style:font-style-complex="normal" style:font-weight-complex="normal"/>
    </style:style>
    <style:style style:name="T30" style:family="text">
      <style:text-properties fo:color="#00000a" loext:opacity="100%" style:font-name="Times New Roman1" fo:font-style="normal" fo:font-weight="normal" officeooo:rsid="001c0d4c" style:font-name-asian="Times New Roman" style:font-size-asian="14pt" style:language-asian="ru" style:country-asian="RU" style:font-style-asian="normal" style:font-weight-asian="normal" style:font-name-complex="Times New Roman1" style:font-size-complex="14pt" style:font-style-complex="normal"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4">О проведении экспертно-аналитического мероприятия</text:span></text:p>
      <text:p text:style-name="P2">Основание: Распоряжение контрольно-счетной палаты муниципального образования Курганинский район 1<text:span text:style-name="T3">0</text:span>.11.2025 года № 8<text:span text:style-name="T3">9</text:span>-РО.</text:p>
      <text:p text:style-name="P3"><text:span text:style-name="T4">В соответствии с пункт</text:span><text:span text:style-name="T5">ом </text:span><text:span text:style-name="T6">2</text:span><text:span text:style-name="T4">.</text:span><text:span text:style-name="T6">7</text:span><text:span text:style-name="T7"> </text:span><text:span text:style-name="T4">плана работы </text:span><text:span text:style-name="T8">контрольно-счетной палаты муниципального об</text:span><text:span text:style-name="T9">р</text:span><text:span text:style-name="T8">азования Курганинский район </text:span><text:span text:style-name="T4">на 202</text:span><text:span text:style-name="T10">5</text:span><text:span text:style-name="T4"> год прове</text:span><text:span text:style-name="T11">ден</text:span><text:span text:style-name="T12">ы</text:span><text:span text:style-name="T11"> </text:span><text:span text:style-name="T15">экспертно-аналитические мероприятия:</text:span></text:p>
      <text:p text:style-name="P4"><text:span text:style-name="T16"><text:s text:c="3"/>1</text:span><text:span text:style-name="T17">3</text:span><text:span text:style-name="T16">.1 </text:span><text:span text:style-name="T18"><text:s/>«</text:span><text:span text:style-name="T19">Э</text:span><text:span text:style-name="T20">кспертиза проект</text:span><text:span text:style-name="T21">а</text:span><text:span text:style-name="T20"> бюджета </text:span><text:span text:style-name="T21">К</text:span><text:span text:style-name="T16">у</text:span><text:span text:style-name="T21">рганинского городского </text:span><text:span text:style-name="T16">поселения</text:span><text:span text:style-name="T21"> Курганинск</text:span><text:span text:style-name="T16">ого</text:span><text:span text:style-name="T21"> район</text:span><text:span text:style-name="T16">а на 2026 год</text:span><text:span text:style-name="T20">, проверка и анализ обоснова</text:span><text:span text:style-name="T22">н</text:span><text:span text:style-name="T20">ности </text:span><text:span text:style-name="T23">его </text:span><text:span text:style-name="T20">показателей»</text:span><text:span text:style-name="T24"> </text:span><text:span text:style-name="T25">(по переданным полномочиям)</text:span><text:span text:style-name="T26">.</text:span></text:p>
      <text:p text:style-name="P4"><text:span text:style-name="T16"><text:s text:c="2"/>1</text:span><text:span text:style-name="T17">3</text:span><text:span text:style-name="T16">.2 </text:span><text:span text:style-name="T18"><text:s/>«</text:span><text:span text:style-name="T19">Э</text:span><text:span text:style-name="T20">кспертиза проект</text:span><text:span text:style-name="T21">а</text:span><text:span text:style-name="T20"> бюджета </text:span><text:span text:style-name="T27">Безводного</text:span><text:span text:style-name="T16"> сельского поселения</text:span><text:span text:style-name="T21"> Курганинск</text:span><text:span text:style-name="T16">ого</text:span><text:span text:style-name="T21"> район</text:span><text:span text:style-name="T16">а на 2026 год</text:span><text:span text:style-name="T20">, проверка и анализ обоснова</text:span><text:span text:style-name="T22">н</text:span><text:span text:style-name="T20">ности </text:span><text:span text:style-name="T23">его </text:span><text:span text:style-name="T20">показателей»</text:span><text:span text:style-name="T24"> </text:span><text:span text:style-name="T25">(по переданным полномочиям)</text:span><text:span text:style-name="T26">.</text:span></text:p>
      <text:p text:style-name="P4"><text:span text:style-name="T16"><text:s text:c="3"/>1</text:span><text:span text:style-name="T17">3</text:span><text:span text:style-name="T16">.3 </text:span><text:span text:style-name="T18"><text:s/>«</text:span><text:span text:style-name="T19">Э</text:span><text:span text:style-name="T20">кспертиза проект</text:span><text:span text:style-name="T21">а</text:span><text:span text:style-name="T20"> бюджета </text:span><text:span text:style-name="T16">Воздвиженского сельского поселения</text:span><text:span text:style-name="T21"> Курганинск</text:span><text:span text:style-name="T16">ого</text:span><text:span text:style-name="T21"> район</text:span><text:span text:style-name="T16">а на 2026 год</text:span><text:span text:style-name="T20">, проверка и анализ обоснова</text:span><text:span text:style-name="T22">н</text:span><text:span text:style-name="T20">ности </text:span><text:span text:style-name="T23">его </text:span><text:span text:style-name="T20">показателей»</text:span><text:span text:style-name="T24"> </text:span><text:span text:style-name="T25">(по переданным полномочиям)</text:span><text:span text:style-name="T26">.</text:span></text:p>
      <text:p text:style-name="P4"><text:span text:style-name="T16"><text:s text:c="4"/>1</text:span><text:span text:style-name="T17">3</text:span><text:span text:style-name="T16">.4 </text:span><text:span text:style-name="T18"><text:s/>«</text:span><text:span text:style-name="T19">Э</text:span><text:span text:style-name="T20">кспертиза проект</text:span><text:span text:style-name="T21">а</text:span><text:span text:style-name="T20"> бюджета </text:span><text:span text:style-name="T16">Константиновского сельского поселения</text:span><text:span text:style-name="T21"> Курганинск</text:span><text:span text:style-name="T16">ого</text:span><text:span text:style-name="T21"> район</text:span><text:span text:style-name="T16">а на 2026 год</text:span><text:span text:style-name="T20">, проверка и анализ обоснова</text:span><text:span text:style-name="T22">н</text:span><text:span text:style-name="T20">ности </text:span><text:span text:style-name="T23">его </text:span><text:span text:style-name="T20">показателей»</text:span><text:span text:style-name="T24"> </text:span><text:span text:style-name="T25">(по переданным полномочиям)</text:span><text:span text:style-name="T26">.</text:span></text:p>
      <text:p text:style-name="P4"><text:span text:style-name="T16"><text:s text:c="2"/>1</text:span><text:span text:style-name="T17">3</text:span><text:span text:style-name="T16">.5 </text:span><text:span text:style-name="T18"><text:s/>«</text:span><text:span text:style-name="T19">Э</text:span><text:span text:style-name="T20">кспертиза проект</text:span><text:span text:style-name="T21">а</text:span><text:span text:style-name="T20"> бюджета </text:span><text:span text:style-name="T16">Михайловского сельского поселения</text:span><text:span text:style-name="T21"> Курганинск</text:span><text:span text:style-name="T16">ого</text:span><text:span text:style-name="T21"> район</text:span><text:span text:style-name="T16">а на 2026 год</text:span><text:span text:style-name="T20">, проверка и анализ обоснова</text:span><text:span text:style-name="T22">н</text:span><text:span text:style-name="T20">ности </text:span><text:span text:style-name="T23">его </text:span><text:span text:style-name="T20">показателей»</text:span><text:span text:style-name="T24"> </text:span><text:span text:style-name="T25">(по переданным полномочиям)</text:span><text:span text:style-name="T26">.</text:span></text:p>
      <text:p text:style-name="P4"><text:span text:style-name="T16"><text:s text:c="3"/>1</text:span><text:span text:style-name="T17">3</text:span><text:span text:style-name="T16">.6 </text:span><text:span text:style-name="T18"><text:s/>«</text:span><text:span text:style-name="T19">Э</text:span><text:span text:style-name="T20">кспертиза проект</text:span><text:span text:style-name="T21">а</text:span><text:span text:style-name="T20"> бюджета </text:span><text:span text:style-name="T16">Новоалексеевского сельского поселения</text:span><text:span text:style-name="T21"> Курганинск</text:span><text:span text:style-name="T16">ого</text:span><text:span text:style-name="T21"> район</text:span><text:span text:style-name="T16">а на 2026 год</text:span><text:span text:style-name="T20">, проверка и анализ обоснова</text:span><text:span text:style-name="T22">н</text:span><text:span text:style-name="T20">ности </text:span><text:span text:style-name="T23">его </text:span><text:span text:style-name="T20">показателей»</text:span><text:span text:style-name="T24"> </text:span><text:span text:style-name="T25">(по переданным полномочиям)</text:span><text:span text:style-name="T26">.</text:span></text:p>
      <text:p text:style-name="P4"><text:span text:style-name="T16"><text:s/>1</text:span><text:span text:style-name="T17">3</text:span><text:span text:style-name="T16">.7 </text:span><text:span text:style-name="T18"><text:s/>«</text:span><text:span text:style-name="T19">Э</text:span><text:span text:style-name="T20">кспертиза проект</text:span><text:span text:style-name="T21">а</text:span><text:span text:style-name="T20"> бюджета </text:span><text:span text:style-name="T16">Октябрьского сельского поселения</text:span><text:span text:style-name="T21"> Курганинск</text:span><text:span text:style-name="T16">ого</text:span><text:span text:style-name="T21"> район</text:span><text:span text:style-name="T16">а на 2026 год</text:span><text:span text:style-name="T20">, проверка и анализ обоснова</text:span><text:span text:style-name="T22">н</text:span><text:span text:style-name="T20">ности </text:span><text:span text:style-name="T23">его </text:span><text:span text:style-name="T20">показателей»</text:span><text:span text:style-name="T24"> </text:span><text:span text:style-name="T25">(по переданным полномочиям)</text:span><text:span text:style-name="T26">.</text:span></text:p>
      <text:p text:style-name="P4"><text:span text:style-name="T16"><text:s/>1</text:span><text:span text:style-name="T17">3</text:span><text:span text:style-name="T16">.8 </text:span><text:span text:style-name="T18"><text:s/>«</text:span><text:span text:style-name="T19">Э</text:span><text:span text:style-name="T20">кспертиза проект</text:span><text:span text:style-name="T21">а</text:span><text:span text:style-name="T20"> бюджета </text:span><text:span text:style-name="T16">Петропавловского сельского поселения</text:span><text:span text:style-name="T21"> Курганинск</text:span><text:span text:style-name="T16">ого</text:span><text:span text:style-name="T21"> район</text:span><text:span text:style-name="T16">а на 2026 год</text:span><text:span text:style-name="T20">, проверка и анализ обоснова</text:span><text:span text:style-name="T22">н</text:span><text:span text:style-name="T20">ности </text:span><text:span text:style-name="T23">его </text:span><text:span text:style-name="T20">показателей»</text:span><text:span text:style-name="T24"> </text:span><text:span text:style-name="T25">(по переданным полномочиям)</text:span><text:span text:style-name="T26">.</text:span></text:p>
      <text:p text:style-name="P4"><text:span text:style-name="T16"><text:s/>1</text:span><text:span text:style-name="T17">3</text:span><text:span text:style-name="T16">.</text:span><text:span text:style-name="T27">9</text:span><text:span text:style-name="T16"> </text:span><text:span text:style-name="T18"><text:s/>«</text:span><text:span text:style-name="T19">Э</text:span><text:span text:style-name="T20">кспертиза проект</text:span><text:span text:style-name="T21">а</text:span><text:span text:style-name="T20"> бюджета </text:span><text:span text:style-name="T27">Родниковского</text:span><text:span text:style-name="T16"> сельского поселения</text:span><text:span text:style-name="T21"> Курганинск</text:span><text:span text:style-name="T16">ого</text:span><text:span text:style-name="T21"> район</text:span><text:span text:style-name="T16">а на 2026 год</text:span><text:span text:style-name="T20">, проверка и анализ обоснова</text:span><text:span text:style-name="T22">н</text:span><text:span text:style-name="T20">ности </text:span><text:span text:style-name="T23">его </text:span><text:span text:style-name="T20">показателей»</text:span><text:span text:style-name="T24"> </text:span><text:span text:style-name="T25">(по переданным полномочиям)</text:span><text:span text:style-name="T26">.</text:span></text:p>
      <text:p text:style-name="P5"><text:span text:style-name="T16"><text:s/>1</text:span><text:span text:style-name="T17">3</text:span><text:span text:style-name="T16">.</text:span><text:span text:style-name="T27">10</text:span><text:span text:style-name="T16"> </text:span><text:span text:style-name="T18"><text:s/>«</text:span><text:span text:style-name="T19">Э</text:span><text:span text:style-name="T20">кспертиза проект</text:span><text:span text:style-name="T21">а</text:span><text:span text:style-name="T20"> бюджета </text:span><text:span text:style-name="T28">Темиргоевского</text:span><text:span text:style-name="T16"> сельского поселения</text:span><text:span text:style-name="T21"> Курганинск</text:span><text:span text:style-name="T16">ого</text:span><text:span text:style-name="T21"> район</text:span><text:span text:style-name="T16">а на 2026 год</text:span><text:span text:style-name="T20">, проверка и анализ обоснова</text:span><text:span text:style-name="T22">н</text:span><text:span text:style-name="T20">ности </text:span><text:span text:style-name="T23">его </text:span><text:span text:style-name="T20">показателей»</text:span><text:span text:style-name="T24"> </text:span><text:span text:style-name="T25">(по переданным полномочиям)</text:span><text:span text:style-name="T26">.</text:span></text:p>
      <text:p text:style-name="P2"><text:s text:c="3"/>Заключение по результатам <text:span text:style-name="T1">соответствующего экспертно-аналитического мероприятия, содержащие информацию о выявленных замечаниях и недостатках, а также рекомендации по их устранению, направлены </text:span><text:span text:style-name="T2">Совет </text:span><text:span text:style-name="T1"><text:s/>Курганинского городского поселения Курганинского района, администрацию Безводного сельского поселения Курганинского района, администрацию Воздвиженского сельского поселения Курганинского района, администрацию Константиновского сельского поселения Курганинского района, администрацию Михайловского сельского поселения Курганинского района, администрацию Новоалексеевского сельского поселения Курганинского района, </text:span><text:soft-page-break/><text:span text:style-name="T1">администрацию Октябрьского сельского поселения Курганинского района, администрацию Петропавловского сельского поселения Курганинского района, администрацию Родниковского сельского поселения Курганинского района, администрацию Темиргоевского сельского поселения Курганинского района.</text:span></text:p>
      <text:p text:style-name="P2"><text:span text:style-name="T1"><text:s text:c="4"/></text:span><text:span text:style-name="T2">И</text:span><text:span text:style-name="Основной_20_шрифт_20_абзаца"><text:span text:style-name="T29">нформационн</text:span></text:span><text:span text:style-name="Основной_20_шрифт_20_абзаца"><text:span text:style-name="T30">ые</text:span></text:span><text:span text:style-name="Основной_20_шрифт_20_абзаца"><text:span text:style-name="T29"> письм</text:span></text:span><text:span text:style-name="Основной_20_шрифт_20_абзаца"><text:span text:style-name="T30">а</text:span></text:span><text:span text:style-name="Основной_20_шрифт_20_абзаца"><text:span text:style-name="T29"> об итогах экспертно-аналитического мероприятия</text:span></text:span><text:span text:style-name="T2"> направлены в администрацию Курганинского городского поселения Курганинского района, администрацию Безводного сельского поселения Курганинского района, администрацию Воздвиженского сельского поселения Курганинского района, администрацию Константиновского сельского поселения Курганинского района, администрацию Михайловского сельского поселения Курганинского района, администрацию Новоалексеевского сельского поселения Курганинского района, администрацию Октябрьского сельского поселения Курганинского района, администрацию Петропавловского сельского поселения Курганинского района, администрацию Родниковского сельского поселения Курганинского района, администрацию Темиргоевского сельского поселения Курганинского района.</text:span></text:p>
      <text:p text:style-name="P6"><text:s text:c="2"/>В соответствии с Соглашением «О порядке взаимодействия между Прокуратурой Курганинского района и контрольно-счётной палатой муниципального образования Курганинский район» материалы проверки направлены в Прокуратуру Курганинского района.</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erif"/>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ru" fo:country="RU"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ru" fo:country="RU"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 style:font-family-complex="Arial" style:font-family-generic-complex="swiss" style:language-complex="zxx" style:country-complex="none"/>
    </style:style>
    <style:style style:name="Основной_20_шрифт_20_абзаца" style:display-name="Основной шрифт абзаца"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5-12-12T10:02:44.677000000</meta:creation-date>
    <dc:date>2025-12-12T10:25:39.877000000</dc:date>
    <meta:editing-duration>PT6M37S</meta:editing-duration>
    <meta:editing-cycles>14</meta:editing-cycles>
    <meta:generator>LibreOffice/7.3.4.2$Windows_X86_64 LibreOffice_project/728fec16bd5f605073805c3c9e7c4212a0120dc5</meta:generator>
    <meta:document-statistic meta:table-count="0" meta:image-count="0" meta:object-count="0" meta:page-count="2" meta:paragraph-count="16" meta:word-count="418" meta:character-count="4103" meta:non-whitespace-character-count="3660"/>
  </office:meta>
</office:document-meta>
</file>